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041da5f9059e31fe1689705aafac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span text:style-name="Emphasis"><text:a xlink:type="simple" xlink:href="https://www.eps2018-wiki3.dee.isep.ipp.pt/lib/exe/fetch.php?media=interim-report.docx" text:style-name="Internet_20_link" text:visited-style-name="Visited_20_Internet_20_Link">interim-report.docx</text:a></text:span></text:p>
      <text:p text:style-name="Text_20_body">Refined Interim Report: <text:span text:style-name="Emphasis"><text:a xlink:type="simple" xlink:href="https://www.eps2018-wiki3.dee.isep.ipp.pt/lib/exe/fetch.php?media=refined_report.docx" text:style-name="Internet_20_link" text:visited-style-name="Visited_20_Internet_20_Link">refined_report.docx</text:a></text:span></text:p>
      <text:p text:style-name="Text_20_body">Interim Presentation: <text:span text:style-name="Emphasis"><text:a xlink:type="simple" xlink:href="https://www.eps2018-wiki3.dee.isep.ipp.pt/lib/exe/fetch.php?media=interim_presentation_team_3_correct.pptx" text:style-name="Internet_20_link" text:visited-style-name="Visited_20_Internet_20_Link">interim_presentation_team_3_correct.pptx</text:a></text:span></text:p>
      <text:p text:style-name="Text_20_body">Leaflet: <text:a xlink:type="simple" xlink:href="https://www.eps2018-wiki3.dee.isep.ipp.pt/lib/exe/fetch.php?media=final_leaflet_2.pdf" text:style-name="Internet_20_link" text:visited-style-name="Visited_20_Internet_20_Link">final_leaflet_2.pdf</text:a></text:p>
      <text:p text:style-name="Text_20_body">List of Materials &amp; Components:  <text:span text:style-name="Emphasis"> <text:a xlink:type="simple" xlink:href="https://www.eps2018-wiki3.dee.isep.ipp.pt/lib/exe/fetch.php?media=list_of_materials_2.xlsx" text:style-name="Internet_20_link" text:visited-style-name="Visited_20_Internet_20_Link">list_of_materials_2.xlsx</text:a> </text:span></text:p>
      <text:p text:style-name="Text_20_body">Final Report:  <text:a xlink:type="simple" xlink:href="https://www.eps2018-wiki3.dee.isep.ipp.pt/lib/exe/fetch.php?media=final_report_1.docx" text:style-name="Internet_20_link" text:visited-style-name="Visited_20_Internet_20_Link">final_report_1.docx</text:a></text:p>
      <text:p text:style-name="Text_20_body">Refined Final Report: <text:a xlink:type="simple" xlink:href="https://www.eps2018-wiki3.dee.isep.ipp.pt/lib/exe/fetch.php?media=refined_final_report_1.docx" text:style-name="Internet_20_link" text:visited-style-name="Visited_20_Internet_20_Link">refined_final_report_1.docx</text:a> <text:a xlink:type="simple" xlink:href="https://www.eps2018-wiki3.dee.isep.ipp.pt/lib/exe/fetch.php?media=refined_final_report_1.pdf" text:style-name="Internet_20_link" text:visited-style-name="Visited_20_Internet_20_Link">refined_final_report_1.pdf</text:a></text:p>
      <text:p text:style-name="Text_20_body">Final Presentation: <text:a xlink:type="simple" xlink:href="https://www.eps2018-wiki3.dee.isep.ipp.pt/lib/exe/fetch.php?media=final_presentation_3_.pptx" text:style-name="Internet_20_link" text:visited-style-name="Visited_20_Internet_20_Link">final_presentation_3_.pptx</text:a></text:p>
      <text:p text:style-name="Text_20_body">Paper: <text:a xlink:type="simple" xlink:href="https://www.eps2018-wiki3.dee.isep.ipp.pt/lib/exe/fetch.php?media=multipurpose-urban-sensing.pdf" text:style-name="Internet_20_link" text:visited-style-name="Visited_20_Internet_20_Link">multipurpose-urban-sensing.pdf</text:a></text:p>
      <text:p text:style-name="Text_20_body">Poster: <text:a xlink:type="simple" xlink:href="https://www.eps2018-wiki3.dee.isep.ipp.pt/lib/exe/fetch.php?media=final_poster.pdf" text:style-name="Internet_20_link" text:visited-style-name="Visited_20_Internet_20_Link">final_poster.pdf</text:a></text:p>
      <text:p text:style-name="Text_20_body">Flyer:  <text:a xlink:type="simple" xlink:href="https://www.eps2018-wiki3.dee.isep.ipp.pt/lib/exe/fetch.php?media=final_leaflet.pdf" text:style-name="Internet_20_link" text:visited-style-name="Visited_20_Internet_20_Link">final_leaflet.pdf</text:a></text:p>
      <text:p text:style-name="Text_20_body">Arduino Code: <text:a xlink:type="simple" xlink:href="https://www.eps2018-wiki3.dee.isep.ipp.pt/lib/exe/fetch.php?media=code.zip" text:style-name="Internet_20_link" text:visited-style-name="Visited_20_Internet_20_Link">code.zip</text:a>  <text:a xlink:type="simple" xlink:href="https://www.eps2018-wiki3.dee.isep.ipp.pt/lib/exe/fetch.php?media=code.pdf" text:style-name="Internet_20_link" text:visited-style-name="Visited_20_Internet_20_Link">code.pdf</text:a></text:p>
      <text:p text:style-name="Text_20_body">Manual: <text:a xlink:type="simple" xlink:href="https://www.eps2018-wiki3.dee.isep.ipp.pt/lib/exe/fetch.php?media=a_billboard_is_a_large_outdoor_advertising_structure_a_billing_board_initially_found_in_high-traffic_areas_such_as_alongside_busy_roads_and_presenting_large_advertisements_to_pedestrians_and_drivers._typically_.pdf" text:style-name="Internet_20_link" text:visited-style-name="Visited_20_Internet_20_Link">a_billboard_is_a_large_outdoor_advertising_structure_a_billing_board_initially_found_in_high-traffic_areas_such_as_alongside_busy_roads_and_presenting_large_advertisements_to_pedestrians_and_drivers._typically_.pdf</text:a></text:p>
      <text:p text:style-name="Text_20_body">Video: [ <text:a xlink:type="simple" xlink:href="https://www.youtube.com/watch?v=SjYfO4Jef3k" text:style-name="Internet_20_link" text:visited-style-name="Visited_20_Internet_20_Link">https://www.youtube.com/watch?v=SjYfO4Jef3k</text:a> ] [ <text:a xlink:type="simple" xlink:href="https://www.youtube.com/watch?v=O5TW2qyLUwI" text:style-name="Internet_20_link" text:visited-style-name="Visited_20_Internet_20_Link">https://www.youtube.com/watch?v=O5TW2qyLUwI</text:a> ]</text:p>
      <text:p text:style-name="Text_20_body">GTA Rules</text:p>
      <text:p text:style-name="Text_20_body"><draw:frame draw:style-name="media" draw:name="0" text:anchor-type="as-char" draw:z-index="0" svg:width="10.583333333333cm" svg:height="6.1380748880749cm"><draw:image xlink:href="Pictures/3a041da5f9059e31fe1689705aafacb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19::41:52</meta:creation-date>
    <dc:creator>Generated</dc:creator>
    <dc:date>2026-09-04T19::41:52</dc:date>
    <dc:language>en-US</dc:language>
    <meta:editing-cycles>1</meta:editing-cycles>
    <meta:editing-duration>PT0S</meta:editing-duration>
    <dc:title>docs</dc:title>
  </office:meta>
</office:document-meta>
</file>