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5da9a9c779077d5e378cb9f1be6833.jpeg"/>
  <manifest:file-entry manifest:media-type="image/jpeg" manifest:full-path="Pictures/8a2a0c265ceefbee3d769e65a2b34e4f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n"/><text:bookmark-start text:name="__RefHeading___work_plan_1"/><text:bookmark-start text:name="work_plan"/>Work plan<text:bookmark-end text:name="__RefHeading___work_plan_1"/><text:bookmark-end text:name="work_plan"/></text:h>
      <text:h text:style-name="Heading_20_2" text:outline-level="2"><text:bookmark-start text:name="__RefHeading___deadlines_2"/><text:bookmark-start text:name="deadlines"/>Deadlines<text:bookmark-end text:name="__RefHeading___deadlines_2"/><text:bookmark-end text:name="deadlines"/></text:h>
      <text:list text:style-name="List_20_1" text:continue-numbering="false">
        <text:list-item>
          <text:p text:style-name="List_20_1_Content_First"> 2018-02-26 Choose a project proposal and send your choice via email to epsatisep@gmail.com</text:p>
        </text:list-item>
        <text:list-item>
          <text:p text:style-name="List_20_1_Content"> 2018-03-05 Define the Tasks (what must be done - every member should preferably participate in every task), subtask allocation (who does what) and Gantt chart (when) of the project and insert them on the wiki (planning)</text:p>
        </text:list-item>
        <text:list-item>
          <text:p text:style-name="List_20_1_Content"> 2018-03-12 Upload the “black box” <text:span text:style-name="Strong_20_Emphasis">System Diagrams &amp; Structural Drafts</text:span> to the wiki</text:p>
        </text:list-item>
        <text:list-item>
          <text:p text:style-name="List_20_1_Content"> 2018-03-23 Upload the detailed <text:span text:style-name="Strong_20_Emphasis">System Schematics &amp; Structural Drawings</text:span> to the wiki and do the <text:span text:style-name="Strong_20_Emphasis">cardboard scale model</text:span> of the structure</text:p>
        </text:list-item>
        <text:list-item>
          <text:p text:style-name="List_20_1_Content"> 2018-04-04 Upload the <text:span text:style-name="Strong_20_Emphasis">List of Materials (what &amp; quantity)</text:span> to the wiki</text:p>
        </text:list-item>
        <text:list-item>
          <text:p text:style-name="List_20_1_Content"> 2018-04-14 Upload the <text:span text:style-name="Strong_20_Emphasis">Interim Report and Presentation</text:span> to the wiki. The report must contain the Introduction, including the tasks, team members allocation and Gantt chart, State of the Art, Marketing Plan, Project Management, Eco-eficiency Measures for Sustainability, Ethical and Deontological Concerns, Proposed Solution and Bibliography chapters</text:p>
        </text:list-item>
        <text:list-item>
          <text:p text:style-name="List_20_1_Content"> 2018-04-19 Interim Presentation, Discussion and Peer, Teacher and Supervisor Feedbacks</text:p>
        </text:list-item>
        <text:list-item>
          <text:p text:style-name="List_20_1_Content"> 2018-04-23 Complete the <text:span text:style-name="Strong_20_Emphasis">List of Materials (local providers &amp; price, including VAT and transportation)</text:span> to the wiki</text:p>
        </text:list-item>
        <text:list-item>
          <text:p text:style-name="List_20_1_Content"> 2018-05-02 Upload refined Interim Report (based on Teacher &amp; Supervisor Feedbacks)</text:p>
        </text:list-item>
        <text:list-item>
          <text:p text:style-name="List_20_1_Content"> 2018-06-04 Upload the results of the <text:span text:style-name="Strong_20_Emphasis">Functional Tests</text:span> to the wiki</text:p>
        </text:list-item>
        <text:list-item>
          <text:p text:style-name="List_20_1_Content"> 2018-06-15 Upload the <text:span text:style-name="Strong_20_Emphasis">Final Report</text:span></text:p>
        </text:list-item>
        <text:list-item>
          <text:p text:style-name="List_20_1_Content"> 2018-06-18 Upload the <text:span text:style-name="Strong_20_Emphasis">Presentation, Video, Paper, Poster and Manual</text:span></text:p>
        </text:list-item>
        <text:list-item>
          <text:p text:style-name="List_20_1_Content"> 2018-06-21 Final Presentation, Individual Discussion and Assessment</text:p>
        </text:list-item>
        <text:list-item>
          <text:p text:style-name="List_20_1_Content"> 2018-06-28:</text:p>
          <text:list text:style-name="Numbering_20_1">
            <text:list-item>
              <text:p text:style-name="Numbering_20_1_Content"> Update the wiki with all correction suggestions</text:p>
            </text:list-item>
            <text:list-item>
              <text:p text:style-name="Numbering_20_1_Content"> Hand in to the EPS coordinator:</text:p>
              <text:list text:style-name="Numbering_20_1">
                <text:list-item>
                  <text:p text:style-name="Numbering_20_1_Content"> a <text:span text:style-name="Strong_20_Emphasis">CD with the corrected deliverables (source + PDF) together with all code and drawings produced</text:span></text:p>
                </text:list-item>
                <text:list-item>
                  <text:p text:style-name="Numbering_20_1_Content"> a <text:span text:style-name="Strong_20_Emphasis">printed copy of the corrected report and poster</text:span></text:p>
                </text:list-item>
              </text:list>
            </text:list-item>
          </text:list>
        </text:list-item>
        <text:list-item>
          <text:p text:style-name="List_20_1_Content"> 2018-06-28:</text:p>
          <text:list text:style-name="Numbering_20_1">
            <text:list-item>
              <text:p text:style-name="Numbering_20_1_Content"> Hand in the <text:span text:style-name="Strong_20_Emphasis">prototype and user manual</text:span> to the client</text:p>
            </text:list-item>
            <text:list-item>
              <text:p text:style-name="Numbering_20_1_Content"> Receive the <text:span text:style-name="Strong_20_Emphasis">EPS@ISEP certificate</text:span></text:p>
            </text:list-item>
            <text:list-item>
              <text:p text:style-name="Numbering_20_1_Content_Last"> Bring <text:span text:style-name="Strong_20_Emphasis">typical food</text:span> from your country</text:p>
            </text:list-item>
          </text:list>
        </text:list-item>
      </text:list>
      <text:h text:style-name="Heading_20_2" text:outline-level="2"><text:bookmark-start text:name="__RefHeading___tasks_3"/><text:bookmark-start text:name="tasks"/>Tasks<text:bookmark-end text:name="__RefHeading___tasks_3"/><text:bookmark-end text:name="tasks"/></text:h>
      <text:p text:style-name="Text_20_body">Table  displays the responsible for each task.</text:p>
      <text:p text:style-name="Text_20_body">Task Responsible
<draw:frame draw:style-name="PluginODTAutoStyle_Frame_1_text_frame" draw:name="Frame1" text:anchor-type="paragraph" svg:width="400pt" draw:z-index="0" svg:min-height="1cm"><draw:text-box><table:table table:style-name="Table"><table:table-column table:style-name="odt_auto_style_table_column_1_1"/><table:table-row><table:table-cell office:value-type="string" table:style-name="tablecell"><table:table table:style-name="Table"><table:table-column/><table:table-column/><table:table-row><table:table-cell office:value-type="string" table:style-name="tableheader" table:number-columns-spanned="2"><text:p text:style-name="Table_20_Heading">Project proposal</text:p></table:table-cell><table:covered-table-cell/></table:table-row><table:table-row><table:table-cell office:value-type="string" table:style-name="tableheader" table:number-columns-spanned="2"><text:p text:style-name="Table_20_Heading">Initial Planning</text:p></table:table-cell><table:covered-table-cell/></table:table-row><table:table-row><table:table-cell office:value-type="string" table:style-name="tablecell"><text:p text:style-name="tablealignleft"> Market Research         </text:p></table:table-cell><table:table-cell office:value-type="string" table:style-name="tablecell"><text:p text:style-name="tablealignleft"> Maarten           </text:p></table:table-cell></table:table-row><table:table-row><table:table-cell office:value-type="string" table:style-name="tablecell"><text:p text:style-name="tablealignleft"> Technical Research      </text:p></table:table-cell><table:table-cell office:value-type="string" table:style-name="tablecell"><text:p text:style-name="tablealignleft"> Wouter            </text:p></table:table-cell></table:table-row><table:table-row><table:table-cell office:value-type="string" table:style-name="tablecell"><text:p text:style-name="tablealignleft"> Gantt Chart             </text:p></table:table-cell><table:table-cell office:value-type="string" table:style-name="tablecell"><text:p text:style-name="tablealignleft"> Damien            </text:p></table:table-cell></table:table-row><table:table-row><table:table-cell office:value-type="string" table:style-name="tablecell"><text:p text:style-name="tablealignleft"> Task Allocation         </text:p></table:table-cell><table:table-cell office:value-type="string" table:style-name="tablecell"><text:p text:style-name="tablealignleft"> Damien and Maarten</text:p></table:table-cell></table:table-row><table:table-row><table:table-cell office:value-type="string" table:style-name="tablecell"><text:p text:style-name="tablealignleft"> Budget Calculations     </text:p></table:table-cell><table:table-cell office:value-type="string" table:style-name="tablecell"><text:p text:style-name="tablealignleft"> Mostafa           </text:p></table:table-cell></table:table-row><table:table-row><table:table-cell office:value-type="string" table:style-name="tableheader" table:number-columns-spanned="2"><text:p text:style-name="Table_20_Heading">Project Leading</text:p></table:table-cell><table:covered-table-cell/></table:table-row><table:table-row><table:table-cell office:value-type="string" table:style-name="tablecell"><text:p text:style-name="tablealignleft">Project Management       </text:p></table:table-cell><table:table-cell office:value-type="string" table:style-name="tablecell"><text:p text:style-name="tablealignleft">Wouter</text:p></table:table-cell></table:table-row><table:table-row><table:table-cell office:value-type="string" table:style-name="tablecell"><text:p text:style-name="tablealignleft">Eco-Efficiency and Sustainability</text:p></table:table-cell><table:table-cell office:value-type="string" table:style-name="tablecell"><text:p text:style-name="tablealignleft">Maarten</text:p></table:table-cell></table:table-row><table:table-row><table:table-cell office:value-type="string" table:style-name="tablecell"><text:p text:style-name="tablealignleft">Ethical and Deontological Concerns</text:p></table:table-cell><table:table-cell office:value-type="string" table:style-name="tablecell"><text:p text:style-name="tablealignleft">Maarten</text:p></table:table-cell></table:table-row><table:table-row><table:table-cell office:value-type="string" table:style-name="tableheader" table:number-columns-spanned="2"><text:p text:style-name="Table_20_Heading">Project Definition</text:p></table:table-cell><table:covered-table-cell/></table:table-row><table:table-row><table:table-cell office:value-type="string" table:style-name="tablecell"><text:p text:style-name="tablealignleft">Sketches</text:p></table:table-cell><table:table-cell office:value-type="string" table:style-name="tablecell"><text:p text:style-name="tablealignleft">Wouter</text:p></table:table-cell></table:table-row><table:table-row><table:table-cell office:value-type="string" table:style-name="tablecell"><text:p text:style-name="tablealignleft">Functionalities</text:p></table:table-cell><table:table-cell office:value-type="string" table:style-name="tablecell"><text:p text:style-name="tablealignleft">Damien</text:p></table:table-cell></table:table-row><table:table-row><table:table-cell office:value-type="string" table:style-name="tablecell"><text:p text:style-name="tablealignleft">Target's Audience</text:p></table:table-cell><table:table-cell office:value-type="string" table:style-name="tablecell"><text:p text:style-name="tablealignleft">Maarten</text:p></table:table-cell></table:table-row><table:table-row><table:table-cell office:value-type="string" table:style-name="tableheader" table:number-columns-spanned="2"><text:p text:style-name="Table_20_Heading">Construction</text:p></table:table-cell><table:covered-table-cell/></table:table-row><table:table-row><table:table-cell office:value-type="string" table:style-name="tableheader" table:number-columns-spanned="2"><text:p text:style-name="Table_20_Heading">Hardware</text:p></table:table-cell><table:covered-table-cell/></table:table-row><table:table-row><table:table-cell office:value-type="string" table:style-name="tablecell"><text:p text:style-name="tablealignleft">List of Materials</text:p></table:table-cell><table:table-cell office:value-type="string" table:style-name="tablecell"><text:p text:style-name="tablealignleft">Wouter</text:p></table:table-cell></table:table-row><table:table-row><table:table-cell office:value-type="string" table:style-name="tablecell"><text:p text:style-name="tablealignleft">Sensors</text:p></table:table-cell><table:table-cell office:value-type="string" table:style-name="tablecell"><text:p text:style-name="tablealignleft">Damien</text:p></table:table-cell></table:table-row><table:table-row><table:table-cell office:value-type="string" table:style-name="tablecell"><text:p text:style-name="tablealignleft">Body</text:p></table:table-cell><table:table-cell office:value-type="string" table:style-name="tablecell"><text:p text:style-name="tablealignleft">Maria</text:p></table:table-cell></table:table-row><table:table-row><table:table-cell office:value-type="string" table:style-name="tableheader" table:number-columns-spanned="2"><text:p text:style-name="Table_20_Heading">Software</text:p></table:table-cell><table:covered-table-cell/></table:table-row><table:table-row><table:table-cell office:value-type="string" table:style-name="tablecell"><text:p text:style-name="tablealignleft">Arduino Code</text:p></table:table-cell><table:table-cell office:value-type="string" table:style-name="tablecell"><text:p text:style-name="tablealignleft">Mostafa</text:p></table:table-cell></table:table-row><table:table-row><table:table-cell office:value-type="string" table:style-name="tableheader" table:number-columns-spanned="2"><text:p text:style-name="Table_20_Heading">Testing</text:p></table:table-cell><table:covered-table-cell/></table:table-row><table:table-row><table:table-cell office:value-type="string" table:style-name="tablecell"><text:p text:style-name="tablealignleft">Unit Testing</text:p></table:table-cell><table:table-cell office:value-type="string" table:style-name="tablecell"><text:p text:style-name="tablealignleft">Mostafa</text:p></table:table-cell></table:table-row><table:table-row><table:table-cell office:value-type="string" table:style-name="tablecell"><text:p text:style-name="tablealignleft">Product Testing</text:p></table:table-cell><table:table-cell office:value-type="string" table:style-name="tablecell"><text:p text:style-name="tablealignleft">Maria</text:p></table:table-cell></table:table-row><table:table-row><table:table-cell office:value-type="string" table:style-name="tablecell"><text:p text:style-name="tablealignleft">Corrections</text:p></table:table-cell><table:table-cell office:value-type="string" table:style-name="tablecell"><text:p text:style-name="tablealignleft">Mostafa</text:p></table:table-cell></table:table-row><table:table-row><table:table-cell office:value-type="string" table:style-name="tableheader" table:number-columns-spanned="2"><text:p text:style-name="Table_20_Heading">Final</text:p></table:table-cell><table:covered-table-cell/></table:table-row><table:table-row><table:table-cell office:value-type="string" table:style-name="tablecell"><text:p text:style-name="tablealignleft">Paper</text:p></table:table-cell><table:table-cell office:value-type="string" table:style-name="tablecell"><text:p text:style-name="tablealignleft">Mostafa</text:p></table:table-cell></table:table-row><table:table-row><table:table-cell office:value-type="string" table:style-name="tablecell"><text:p text:style-name="tablealignleft">Poster</text:p></table:table-cell><table:table-cell office:value-type="string" table:style-name="tablecell"><text:p text:style-name="tablealignleft">Maria</text:p></table:table-cell></table:table-row><table:table-row><table:table-cell office:value-type="string" table:style-name="tablecell"><text:p text:style-name="tablealignleft">Video</text:p></table:table-cell><table:table-cell office:value-type="string" table:style-name="tablecell"><text:p text:style-name="tablealignleft">Maria</text:p></table:table-cell></table:table-row><table:table-row><table:table-cell office:value-type="string" table:style-name="tablecell"><text:p text:style-name="tablealignleft">Leaflet</text:p></table:table-cell><table:table-cell office:value-type="string" table:style-name="tablecell"><text:p text:style-name="tablealignleft">Damien</text:p></table:table-cell></table:table-row><table:table-row><table:table-cell office:value-type="string" table:style-name="tablecell"><text:p text:style-name="tablealignleft">Evaluation</text:p></table:table-cell><table:table-cell office:value-type="string" table:style-name="tablecell"><text:p text:style-name="tablealignleft">Wouter</text:p></table:table-cell></table:table-row><table:table-row><table:table-cell office:value-type="string" table:style-name="tablecell"><text:p text:style-name="tablealignleft">Report</text:p></table:table-cell><table:table-cell office:value-type="string" table:style-name="tablecell"><text:p text:style-name="tablealignleft">Damien</text:p></table:table-cell></table:table-row><table:table-row><table:table-cell office:value-type="string" table:style-name="tablecell"><text:p text:style-name="tablealignleft">Presentation</text:p></table:table-cell><table:table-cell office:value-type="string" table:style-name="tablecell"><text:p text:style-name="tablealignleft">Maarten</text:p></table:table-cell></table:table-row><table:table-row><table:table-cell office:value-type="string" table:style-name="tablecell"><text:p text:style-name="tablealignleft">Demonstration</text:p></table:table-cell><table:table-cell office:value-type="string" table:style-name="tablecell"><text:p text:style-name="tablealignleft">Maria</text:p></table:table-cell></table:table-row></table:table></table:table-cell></table:table-row></table:table></draw:text-box></draw:frame>
</text:p>
      <text:h text:style-name="Heading_20_2" text:outline-level="2"><text:bookmark-start text:name="__RefHeading___gantt_chart_4"/><text:bookmark-start text:name="gantt_chart"/>Gantt Chart<text:bookmark-end text:name="__RefHeading___gantt_chart_4"/><text:bookmark-end text:name="gantt_chart"/></text:h>
      <text:p text:style-name="Text_20_body"><draw:frame draw:style-name="media" draw:name="0" text:anchor-type="as-char" draw:z-index="0" svg:width="10.583333333333cm" svg:height="13.916475095785cm"><draw:image xlink:href="Pictures/b25da9a9c779077d5e378cb9f1be6833.jpeg" xlink:type="simple" xlink:show="embed" xlink:actuate="onLoad"/></draw:frame></text:p>
      <text:p text:style-name="Text_20_body"><draw:frame draw:style-name="media" draw:name="1" text:anchor-type="as-char" draw:z-index="1" svg:width="10.583333333333cm" svg:height="17.237819025522cm"><draw:image xlink:href="Pictures/8a2a0c265ceefbee3d769e65a2b34e4f.jpeg" xlink:type="simple" xlink:show="embed" xlink:actuate="onLoad"/></draw:frame></text:p>
      <text:p text:style-name="Text_20_body"><text:a xlink:type="simple" xlink:href="https://www.eps2018-wiki3.dee.isep.ipp.pt/lib/exe/fetch.php?media=gantt_chart.pdf" text:style-name="Internet_20_link" text:visited-style-name="Visited_20_Internet_20_Link">gantt_chart.pdf</text:a>
<text:a xlink:type="simple" xlink:href="https://www.eps2018-wiki3.dee.isep.ipp.pt/lib/exe/fetch.php?media=gantt_chart_2.pdf" text:style-name="Internet_20_link" text:visited-style-name="Visited_20_Internet_20_Link">gantt_chart_2.pdf</text:a></text:p>
      <text:p text:style-name="Text_20_body">Thanks to following zip file, you can find our Gantt Chart.</text:p>
      <text:p text:style-name="Text_20_body"><text:a xlink:type="simple" xlink:href="https://www.eps2018-wiki3.dee.isep.ipp.pt/lib/exe/fetch.php?media=gantt.zip" text:style-name="Internet_20_link" text:visited-style-name="Visited_20_Internet_20_Link">gantt.zip</text:a></text:p>
      <text:p text:style-name="Text_20_body">Updated weekly Gantt chart:</text:p>
      <text:p text:style-name="Text_20_body">For the first three weeks:
<text:a xlink:type="simple" xlink:href="https://www.eps2018-wiki3.dee.isep.ipp.pt/lib/exe/fetch.php?media=gaantchart3.pdf" text:style-name="Internet_20_link" text:visited-style-name="Visited_20_Internet_20_Link">gaantchart3.pdf</text:a></text:p>
      <text:p text:style-name="Text_20_body">Updated weekly Gantt chart:</text:p>
      <text:p text:style-name="Text_20_body">For the first four weeks:</text:p>
      <text:p text:style-name="Text_20_body"><text:a xlink:type="simple" xlink:href="https://www.eps2018-wiki3.dee.isep.ipp.pt/lib/exe/fetch.php?media=gaantchart4.pdf" text:style-name="Internet_20_link" text:visited-style-name="Visited_20_Internet_20_Link">gaantchart4.pdf</text:a></text:p>
      <text:p text:style-name="Text_20_body">Updated weekly Gantt chart:</text:p>
      <text:p text:style-name="Text_20_body">For the first five weeks:</text:p>
      <text:p text:style-name="Text_20_body"><text:a xlink:type="simple" xlink:href="https://www.eps2018-wiki3.dee.isep.ipp.pt/lib/exe/fetch.php?media=gaantchart5.pdf" text:style-name="Internet_20_link" text:visited-style-name="Visited_20_Internet_20_Link">gaantchart5.pdf</text:a></text:p>
      <text:p text:style-name="Text_20_body">For the first six weeks:</text:p>
      <text:p text:style-name="Text_20_body"><text:a xlink:type="simple" xlink:href="https://www.eps2018-wiki3.dee.isep.ipp.pt/lib/exe/fetch.php?media=gaantchart6.pdf" text:style-name="Internet_20_link" text:visited-style-name="Visited_20_Internet_20_Link">gaantchart6.pdf</text:a></text:p>
      <text:p text:style-name="Text_20_body">The team has inserted the materials that they will use and its price in Microsoft Project. Following file inserted below:</text:p>
      <text:p text:style-name="Text_20_body"><text:a xlink:type="simple" xlink:href="https://www.eps2018-wiki3.dee.isep.ipp.pt/lib/exe/fetch.php?media=gantt2.zip" text:style-name="Internet_20_link" text:visited-style-name="Visited_20_Internet_20_Link">gantt2.zip</text:a></text:p>
      <text:p text:style-name="Text_20_body">For the first seven weeks:</text:p>
      <text:p text:style-name="Text_20_body"><text:a xlink:type="simple" xlink:href="https://www.eps2018-wiki3.dee.isep.ipp.pt/lib/exe/fetch.php?media=gaantchart7.pdf" text:style-name="Internet_20_link" text:visited-style-name="Visited_20_Internet_20_Link">gaantchart7.pdf</text:a></text:p>
      <text:p text:style-name="Text_20_body"><text:span text:style-name="Strong_20_Emphasis">From the beginning to the Interim Presentation:</text:span></text:p>
      <text:p text:style-name="Text_20_body"><text:a xlink:type="simple" xlink:href="https://www.eps2018-wiki3.dee.isep.ipp.pt/lib/exe/fetch.php?media=gaantchart8.pdf" text:style-name="Internet_20_link" text:visited-style-name="Visited_20_Internet_20_Link">gaantchart8.pdf</text:a></text:p>
      <text:p text:style-name="Text_20_body">The team has updated list of the materials that they will use and its price in Microsoft Project. Following file inserted below:</text:p>
      <text:p text:style-name="Text_20_body"><text:a xlink:type="simple" xlink:href="https://www.eps2018-wiki3.dee.isep.ipp.pt/lib/exe/fetch.php?media=gantt.zip" text:style-name="Internet_20_link" text:visited-style-name="Visited_20_Internet_20_Link">gantt.zip</text:a></text:p>
      <text:p text:style-name="Text_20_body">1st week after the Interim presentation</text:p>
      <text:p text:style-name="Text_20_body"><text:a xlink:type="simple" xlink:href="https://www.eps2018-wiki3.dee.isep.ipp.pt/lib/exe/fetch.php?media=gaantchart9.pdf" text:style-name="Internet_20_link" text:visited-style-name="Visited_20_Internet_20_Link">gaantchart9.pdf</text:a></text:p>
      <text:p text:style-name="Text_20_body">2nd week after the Interim presentation</text:p>
      <text:p text:style-name="Text_20_body"><text:a xlink:type="simple" xlink:href="https://www.eps2018-wiki3.dee.isep.ipp.pt/lib/exe/fetch.php?media=gaantchart10.pdf" text:style-name="Internet_20_link" text:visited-style-name="Visited_20_Internet_20_Link">gaantchart10.pdf</text:a></text:p>
      <text:p text:style-name="Text_20_body">3rd week after the Interim presentation</text:p>
      <text:p text:style-name="Text_20_body"><text:a xlink:type="simple" xlink:href="https://www.eps2018-wiki3.dee.isep.ipp.pt/lib/exe/fetch.php?media=gaantchart11.pdf" text:style-name="Internet_20_link" text:visited-style-name="Visited_20_Internet_20_Link">gaantchart11.pdf</text:a></text:p>
      <text:p text:style-name="Text_20_body">4th week after the Interim presentation</text:p>
      <text:p text:style-name="Text_20_body"><text:a xlink:type="simple" xlink:href="https://www.eps2018-wiki3.dee.isep.ipp.pt/lib/exe/fetch.php?media=gaantchart12.pdf" text:style-name="Internet_20_link" text:visited-style-name="Visited_20_Internet_20_Link">gaantchart12.pdf</text:a></text:p>
      <text:p text:style-name="Text_20_body">5th week after the Interim presentation</text:p>
      <text:p text:style-name="Text_20_body"><text:a xlink:type="simple" xlink:href="https://www.eps2018-wiki3.dee.isep.ipp.pt/lib/exe/fetch.php?media=gaantchart13.pdf" text:style-name="Internet_20_link" text:visited-style-name="Visited_20_Internet_20_Link">gaantchart13.pdf</text:a></text:p>
      <text:p text:style-name="Text_20_body">6th week after the Interim presentation</text:p>
      <text:p text:style-name="Text_20_body"><text:a xlink:type="simple" xlink:href="https://www.eps2018-wiki3.dee.isep.ipp.pt/lib/exe/fetch.php?media=gaantchart14.pdf" text:style-name="Internet_20_link" text:visited-style-name="Visited_20_Internet_20_Link">gaantchart14.pdf</text:a></text:p>
      <text:p text:style-name="Text_20_body">7th week after the Interim presentation</text:p>
      <text:p text:style-name="Text_20_body"><text:a xlink:type="simple" xlink:href="https://www.eps2018-wiki3.dee.isep.ipp.pt/lib/exe/fetch.php?media=gaantchart15.pdf" text:style-name="Internet_20_link" text:visited-style-name="Visited_20_Internet_20_Link">gaantchart15.pdf</text:a></text:p>
      <text:p text:style-name="Text_20_body">8th week after the Interim presentation</text:p>
      <text:p text:style-name="Text_20_body"><text:a xlink:type="simple" xlink:href="https://www.eps2018-wiki3.dee.isep.ipp.pt/lib/exe/fetch.php?media=gaantchart16.pdf" text:style-name="Internet_20_link" text:visited-style-name="Visited_20_Internet_20_Link">gaantchart16.pdf</text:a></text:p>
      <text:p text:style-name="Text_20_body">1st week after the final presentation</text:p>
      <text:p text:style-name="Text_20_body"><text:a xlink:type="simple" xlink:href="https://www.eps2018-wiki3.dee.isep.ipp.pt/lib/exe/fetch.php?media=gaantchart17.pdf" text:style-name="Internet_20_link" text:visited-style-name="Visited_20_Internet_20_Link">gaantchart17.pdf</text:a></text:p>
      <text:p text:style-name="Text_20_body">Final Gaant Chart</text:p>
      <text:p text:style-name="Text_20_body"><text:a xlink:type="simple" xlink:href="https://www.eps2018-wiki3.dee.isep.ipp.pt/lib/exe/fetch.php?media=gantt_3_.zip" text:style-name="Internet_20_link" text:visited-style-name="Visited_20_Internet_20_Link">gantt_3_.z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4T21::08:45</meta:creation-date>
    <dc:creator>Generated</dc:creator>
    <dc:date>2026-09-04T21::08:45</dc:date>
    <dc:language>en-US</dc:language>
    <meta:editing-cycles>1</meta:editing-cycles>
    <meta:editing-duration>PT0S</meta:editing-duration>
    <dc:title>plan</dc:title>
  </office:meta>
</office:document-meta>
</file>